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sm2014:coding"/>Создание экспортируемого(по iSCSI или другому протоколу) блочного устройства на основе clvm. 
Исследование возможности создания сетевого RAID5 на основе clvm(по умолчанию lvm умеет зеркалировать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ism2014:coding</dc:title>
  </office:meta>
</office:document-meta>
</file>