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evm:start"/><text:bookmark-start text:name="__RefHeading___кафедра_моэвм_1"/><text:bookmark-start text:name="кафедра_моэвм"/>Кафедра МОЭВМ<text:bookmark-end text:name="__RefHeading___кафедра_моэвм_1"/><text:bookmark-end text:name="кафедра_моэвм"/></text:h>
      <text:p text:style-name="Preformatted_20_Text">{{page&gt;courses:start&amp;nofooter&amp;indent}}</text:p>
      <text:p text:style-name="Text_20_body"><text:a xlink:type="simple" xlink:href="http://wiki.osll.ru/doku.php/moevm:test1" text:style-name="Internet_20_link" text:visited-style-name="Visited_20_Internet_20_Link">test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moevm:start</dc:title>
  </office:meta>
</office:document-meta>
</file>