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f3c80a34a50cfe468085cace2c869ef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layground:plugins:files"/>Столкнулись носом  <draw:frame draw:style-name="media" draw:name="0" text:anchor-type="as-char" draw:z-index="0" svg:width="" svg:rel-width="100%" svg:height="0cm"><draw:image xlink:href="Pictures/6f3c80a34a50cfe468085cace2c869ef.svg" xlink:type="simple" xlink:show="embed" xlink:actuate="onLoad"/></draw:frame>
<draw:frame draw:style-name="media" draw:name="1" text:anchor-type="as-char" draw:z-index="1" svg:width="" svg:rel-width="100%" svg:height="0cm"><draw:image xlink:href="/var/www/data/media/etc/playground/dumb-online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playground:plugins:files</dc:title>
  </office:meta>
</office:document-meta>
</file>