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c25987a4c3918726c6f9655589691b.jpg"/>
  <manifest:file-entry manifest:media-type="image/png" manifest:full-path="Pictures/93213e7408bf2b6ffcd131b902b2d5da.png"/>
  <manifest:file-entry manifest:media-type="image/jpeg" manifest:full-path="Pictures/4e1461c891922b4396dc33cace01efe1.jpg"/>
  <manifest:file-entry manifest:media-type="image/jpeg" manifest:full-path="Pictures/85babbabfe2299e6c0f4f7efbcc6feb6.jpg"/>
  <manifest:file-entry manifest:media-type="image/jpeg" manifest:full-path="Pictures/0b6f2bfff423c40fa4e36ae30e3d649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rojects:duckietown:start"/><text:bookmark-start text:name="__RefHeading___duckietown_1"/><text:bookmark-start text:name="duckietown"/>Duckietown<text:bookmark-end text:name="__RefHeading___duckietown_1"/><text:bookmark-end text:name="duckietow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age under development
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research.jetbrains.org/duckietown" text:style-name="Internet_20_link" text:visited-style-name="Visited_20_Internet_20_Link"> Duckietown on JBR</text:a></text:p>
        </text:list-item>
        <text:list-item>
          <text:p text:style-name="List_20_1_Content_Last"> <text:a xlink:type="simple" xlink:href="http://wiki.osll.ru/doku.php/projects:duckietown:duckietown.pdf" text:style-name="Internet_20_link" text:visited-style-name="Visited_20_Internet_20_Link">CSC 2017 Spring presentation</text:a></text:p>
        </text:list-item>
      </text:list>
      <text:h text:style-name="Heading_20_5" text:outline-level="5"><text:bookmark-start text:name="__RefHeading___funny_photos_and_videos_2"/><text:bookmark-start text:name="funny_photos_and_videos"/>Funny Photos and videos<text:bookmark-end text:name="__RefHeading___funny_photos_and_videos_2"/><text:bookmark-end text:name="funny_photos_and_videos"/></text:h>
      <text:list text:style-name="List_20_1" text:continue-numbering="false">
        <text:list-item>
          <text:p text:style-name="List_20_1_Content_First"> <text:a xlink:type="simple" xlink:href="https://www.youtube.com/watch?v=enTTZEgiqNg" text:style-name="Internet_20_link" text:visited-style-name="Visited_20_Internet_20_Link">https://www.youtube.com/watch?v=enTTZEgiqNg</text:a></text:p>
        </text:list-item>
        <text:list-item>
          <text:p text:style-name="List_20_1_Content"> <draw:frame draw:style-name="media" draw:name="0" text:anchor-type="as-char" draw:z-index="0" svg:width="5.2916666666667cm" svg:height="2.9765625cm"><draw:image xlink:href="Pictures/73c25987a4c3918726c6f9655589691b.jpg" xlink:type="simple" xlink:show="embed" xlink:actuate="onLoad"/></draw:frame></text:p>
        </text:list-item>
        <text:list-item>
          <text:p text:style-name="List_20_1_Content"> <draw:frame draw:style-name="media" draw:name="1" text:anchor-type="as-char" draw:z-index="1" svg:width="5.2916666666667cm" svg:height="3.4418447293447cm"><draw:image xlink:href="Pictures/93213e7408bf2b6ffcd131b902b2d5da.png" xlink:type="simple" xlink:show="embed" xlink:actuate="onLoad"/></draw:frame></text:p>
        </text:list-item>
        <text:list-item>
          <text:p text:style-name="List_20_1_Content"> <draw:frame draw:style-name="media" draw:name="2" text:anchor-type="as-char" draw:z-index="2" svg:width="5.2916666666667cm" svg:height="7.0555555555556cm"><draw:image xlink:href="Pictures/4e1461c891922b4396dc33cace01efe1.jpg" xlink:type="simple" xlink:show="embed" xlink:actuate="onLoad"/></draw:frame></text:p>
        </text:list-item>
        <text:list-item>
          <text:p text:style-name="List_20_1_Content"> <draw:frame draw:style-name="media" draw:name="3" text:anchor-type="as-char" draw:z-index="3" svg:width="5.2916666666667cm" svg:height="3.96875cm"><draw:image xlink:href="Pictures/85babbabfe2299e6c0f4f7efbcc6feb6.jpg" xlink:type="simple" xlink:show="embed" xlink:actuate="onLoad"/></draw:frame></text:p>
        </text:list-item>
        <text:list-item>
          <text:p text:style-name="List_20_1_Content_Last"> <draw:frame draw:style-name="media" draw:name="4" text:anchor-type="as-char" draw:z-index="4" svg:width="5.2916666666667cm" svg:height="3.96875cm"><draw:image xlink:href="Pictures/0b6f2bfff423c40fa4e36ae30e3d649b.jp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duckietown:start</dc:title>
  </office:meta>
</office:document-meta>
</file>