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cts:iomm"/><text:bookmark-start text:name="__RefHeading___i_o_stress_testing_of_linux_mm_and_improvement_1"/><text:bookmark-start text:name="i_o_stress_testing_of_linux_mm_and_improvement"/>I/O stress testing of Linux mm and improvement<text:bookmark-end text:name="__RefHeading___i_o_stress_testing_of_linux_mm_and_improvement_1"/><text:bookmark-end text:name="i_o_stress_testing_of_linux_mm_and_improvement"/></text:h>
      <text:h text:style-name="Heading_20_5" text:outline-level="5"><text:bookmark-start text:name="__RefHeading___предметная_область_2"/><text:bookmark-start text:name="предметная_область"/>Предметная область<text:bookmark-end text:name="__RefHeading___предметная_область_2"/><text:bookmark-end text:name="предметная_область"/></text:h>
      <text:p text:style-name="Text_20_body">В ядре Linux существует множество видов операций ввода вывода: синхронный и асинхронный, прямой и кэшированный, через файлы отображенные в память (виртуальную память). На эффективность ввода-вывода влиет множество параметров, например, выравнивание данных, состояние блокировки памяти, и другие. </text:p>
      <text:h text:style-name="Heading_20_5" text:outline-level="5"><text:bookmark-start text:name="__RefHeading___цель_проекта_3"/><text:bookmark-start text:name="цель_проекта"/>Цель проекта<text:bookmark-end text:name="__RefHeading___цель_проекта_3"/><text:bookmark-end text:name="цель_проекта"/></text:h>
      <text:p text:style-name="Text_20_body">Разработать инструментальные средства для профилирования операций на айловых системах ext3/ext4/BTRFS/XFS,  идентифицировать существующие проблемы и искать их решения.</text:p>
      <text:h text:style-name="Heading_20_5" text:outline-level="5"><text:bookmark-start text:name="__RefHeading___изучаемые_технологии_4"/><text:bookmark-start text:name="изучаемые_технологии"/>Изучаемые технологии<text:bookmark-end text:name="__RefHeading___изучаемые_технологии_4"/><text:bookmark-end text:name="изучаемые_технологии"/></text:h>
      <text:list text:style-name="List_20_1" text:continue-numbering="false">
        <text:list-item>
          <text:p text:style-name="List_20_1_Content_First"> программирование в ядре linux</text:p>
        </text:list-item>
        <text:list-item>
          <text:p text:style-name="List_20_1_Content"> изучение работы файловых систем</text:p>
        </text:list-item>
        <text:list-item>
          <text:p text:style-name="List_20_1_Content_Last"> отладчики и профилировщики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iomm</dc:title>
  </office:meta>
</office:document-meta>
</file>