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libcds:bounded_pool"/><text:bookmark-start text:name="__RefHeading___bounded_object_pool_1"/><text:bookmark-start text:name="bounded_object_pool"/>Bounded object pool<text:bookmark-end text:name="__RefHeading___bounded_object_pool_1"/><text:bookmark-end text:name="bounded_object_pool"/></text:h>
      <text:p text:style-name="Text_20_body">Довольно часто в lock-free алгоритмах возникает необходимость в пуле некоторого фиксированного объема. 
Раз алгоритм lock-free, то и пул тоже должен быть по крайней мере lock-free. 
Пул — это не очередь и не стек, хотя эти структуры данных могут быть пулом. Пул — это класс с двумя интерфейсными функциями:</text:p>
      <text:list text:style-name="List_20_1" text:continue-numbering="false">
        <text:list-item>
          <text:p text:style-name="List_20_1_Content_First"> <text:span text:style-name="Source_20_Text">T *  get()</text:span> - возвращает любой объект из пула или <text:span text:style-name="Source_20_Text">nullptr</text:span>, если пул пуст</text:p>
        </text:list-item>
        <text:list-item>
          <text:p text:style-name="List_20_1_Content_Last"> <text:span text:style-name="Source_20_Text">bool put( T * )</text:span> - помещает объект в пул, возвращает <text:span text:style-name="Source_20_Text">true</text:span>, если успешно (пул не переполнен) или <text:span text:style-name="Source_20_Text">false</text:span>, если пул полон.</text:p>
        </text:list-item>
      </text:list>
      <text:p text:style-name="Text_20_body">Как правило, конструктор пула заполняет его некими объектами. В этом существенное отличие от классической очереди или стека, 
которые создаются пустыми. И вообще, нормальное состояние пула — «пул полон», тогда как для очереди - «очередь пуста».</text:p>
      <text:p text:style-name="Text_20_body">Пул применяется для хранения некоторых преаллоцированных ресурсов (вспомогательных объектов), которые разделяются между потоками. 
Например, монитор синхронизации может иметь пул mutex'ов, которые используются в реализации lock-based fine-grained дерева. 
Эти mutex'ы используются для синхронизации доступа к вершинам дерева при вставке/удалении. Число узлов дерева может быть огромно, 
создавать для каждого узла свой mutex нерационально (не забудем, что mutex – системный ресурс, число которого может быть ограничено), 
тогда как число одновременно работающих с деревом потоков невелико, то есть в каждый момент времени нам нужно не 1 млн mutex'ов, 
а 10 — 20. Здесь может быть использован пул mutex'ов: мы берем из пула mutex, прикрепляем его к узлу дерева, лочим, 
делаем модификацию поддерева, разлочим и возвращаем mutex в пул.</text:p>
      <text:p text:style-name="Text_20_body">В настоящее время (libcds 2.1.0) в качестве пула в библиотеке используется <text:a xlink:type="simple" xlink:href="http://www.1024cores.net/home/lock-free-algorithms/queues/bounded-mpmc-queue" text:style-name="Internet_20_link" text:visited-style-name="Visited_20_Internet_20_Link">алгоритм</text:a>
bounded очереди Дмитрия Вьюкова. 
Он быстр, но имеет один существенный недостаток — иногда не обеспечивает <text:a xlink:type="simple" xlink:href="https://en.wikipedia.org/wiki/Linearizability" text:style-name="Internet_20_link" text:visited-style-name="Visited_20_Internet_20_Link">атомарности</text:a> операции:
при почти полной очереди <text:span text:style-name="Source_20_Text">push()</text:span> может быть неудачным, хотя место в очереди ещё есть. 
То есть эта очередь не может стабильно работать в режиме «пул полон».</text:p>
      <text:p text:style-name="Text_20_body"><text:span text:style-name="Strong_20_Emphasis">Требуется</text:span>: найти/придумать и реализовать быстрый алгоритм lock-free/wait-free bounded pool:</text:p>
      <text:p text:style-name="Preformatted_20_Text">template &lt;typename T&gt;<text:line-break/>class Pool<text:line-break/>{<text:line-break/><text:s text:c="4"/>size_t capacity_;<text:line-break/>public:<text:line-break/><text:s text:c="4"/>Pool( size_t capacity ): capacity_( capacity ) {}<text:line-break/><text:s text:c="4"/>T * get(); // return nullptr if pool is empty<text:line-break/><text:s text:c="4"/>bool put( T * obj );<text:s text:c="2"/>// return false if pool is full<text:line-break/><text:line-break/><text:s text:c="4"/>bool empty() const;<text:line-break/><text:s text:c="4"/>bool full() const;<text:line-break/><text:s text:c="4"/>size_t capacity() const { return capacity_; }<text:line-break/>};</text:p>
      <text:p text:style-name="Text_20_body"><text:span text:style-name="Strong_20_Emphasis">Критерий корректности</text:span>: реализация должна успешно пройти такой тест на успешную работу в состоянии «пул почти полон» (псевдокод):</text:p>
      <text:p text:style-name="Preformatted_20_Text">Pool&lt;void *&gt; pool(256);<text:line-break/>std::atomic&lt;size_t&gt; nGetError(0);<text:line-break/>std::atomic&lt;size_t&gt; nPutError(0);<text:line-break/><text:line-break/>void thread_func()<text:line-break/>{<text:line-break/><text:s text:c="5"/>for ( int i = 1; i &lt;= 1000000; ++i ) {<text:line-break/><text:s text:c="10"/>if ( !pool.put( &amp;i ))<text:line-break/><text:s text:c="16"/>nPutError.fetch_add(1, std::memory_order_relaxed);<text:line-break/><text:s text:c="10"/>void * p = pool.get();<text:line-break/><text:s text:c="10"/>if ( p == nullptr )<text:line-break/><text:s text:c="16"/>nGetError.fetch_add( 1, std::memory_order_relaxed);<text:line-break/><text:s text:c="5"/>}<text:line-break/>}<text:line-break/><text:line-break/>void main()<text:line-break/>{<text:line-break/><text:s text:c="6"/>size_t const thread_count = 16;<text:line-break/><text:line-break/><text:s text:c="6"/>size_t const initial_size = pool.capacity() - thread_count;<text:line-break/><text:line-break/><text:s text:c="6"/>// initialize pool<text:line-break/><text:s text:c="6"/>for ( size_t i = 1; i &lt;= initial_size; ++i )<text:line-break/><text:s text:c="12"/>pool.put(<text:s text:c="2"/>&amp;initial_size /* put anything */ );<text:line-break/><text:line-break/><text:s text:c="6"/>// run working threads<text:line-break/><text:s text:c="6"/>for ( int i = 0;<text:s text:c="2"/>I &lt; thread_count; ++i )<text:line-break/><text:s text:c="10"/>run_thread( thread_func );<text:line-break/><text:s text:c="6"/>wait_for_all_threads_done();<text:line-break/><text:line-break/><text:s text:c="6"/>// no put/get error<text:line-break/><text:s text:c="6"/>assert( nPutError.load() == 0);<text:line-break/><text:s text:c="6"/>assert( nGetError.load() == 0 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libcds:bounded_pool</dc:title>
  </office:meta>
</office:document-meta>
</file>