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libcds:timestamp_structures"/><text:bookmark-start text:name="__RefHeading___concurrent_data-structures_through_explicit_timestamping_1"/><text:bookmark-start text:name="concurrent_data-structures_through_explicit_timestamping"/>Concurrent Data-Structures Through Explicit Timestamping<text:bookmark-end text:name="__RefHeading___concurrent_data-structures_through_explicit_timestamping_1"/><text:bookmark-end text:name="concurrent_data-structures_through_explicit_timestamping"/></text:h>
      <text:h text:style-name="Heading_20_2" text:outline-level="2"><text:bookmark-start text:name="__RefHeading___перечень_доработок_2"/><text:bookmark-start text:name="перечень_доработок"/>Перечень доработок<text:bookmark-end text:name="__RefHeading___перечень_доработок_2"/><text:bookmark-end text:name="перечень_доработок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libcds:timestamp_structures</dc:title>
  </office:meta>
</office:document-meta>
</file>