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cc81ff4589a098717ddbe42494dd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projects:motion"/><text:bookmark-start text:name="__RefHeading___предметная_область_1"/><text:bookmark-start text:name="предметная_область"/>Предметная область<text:bookmark-end text:name="__RefHeading___предметная_область_1"/><text:bookmark-end text:name="предметная_область"/></text:h>
      <text:p text:style-name="Text_20_body"><draw:frame draw:style-name="media" draw:name="0" text:anchor-type="as-char" draw:z-index="0" svg:width="15.292916666667cm" svg:height="12.3825cm"><draw:image xlink:href="Pictures/2ecc81ff4589a098717ddbe42494dd16.png" xlink:type="simple" xlink:show="embed" xlink:actuate="onLoad"/></draw:frame> Существует класс испытательных стендов для исследования зарактеритик высокоточных гировкопов, применяемых в навигации. Обучно такие стенды состоят из поворотного стола, накотором закрепляется гироскоп и термокамеры. Поворотный стол имеет возможность очень точно вращать испытуемый гироскоп по двум, трем и более измерениям одновременно, а термокамера менять температуру окружающей гироскоп среды.</text:p>
      <text:h text:style-name="Heading_20_5" text:outline-level="5"><text:bookmark-start text:name="__RefHeading___цель_проекта_2"/><text:bookmark-start text:name="цель_проекта"/>Цель проекта<text:bookmark-end text:name="__RefHeading___цель_проекта_2"/><text:bookmark-end text:name="цель_проекта"/></text:h>
      <text:p text:style-name="Text_20_body">Разработать язык и интегрированную среду разработки для составления программ испытаний гироскопов. Язвк должен позволять писать программы в терминах предметной области, а среда разработки выполнять и отлаживать программы.</text:p>
      <text:h text:style-name="Heading_20_5" text:outline-level="5"><text:bookmark-start text:name="__RefHeading___изучаемые_технологии_3"/><text:bookmark-start text:name="изучаемые_технологии"/>Изучаемые технологии<text:bookmark-end text:name="__RefHeading___изучаемые_технологии_3"/><text:bookmark-end text:name="изучаемые_технологии"/></text:h>
      <text:list text:style-name="List_20_1" text:continue-numbering="false">
        <text:list-item>
          <text:p text:style-name="List_20_1_Content_First"> языки и методы интерпретации программ</text:p>
        </text:list-item>
        <text:list-item>
          <text:p text:style-name="List_20_1_Content_Last"> программирование на Qt для linux и window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motion</dc:title>
  </office:meta>
</office:document-meta>
</file>