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otolaryngologist:morphological_transformations"/># Исследование морфологических преобразований для восстановления тонкой стенки на К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morphological_transformations</dc:title>
  </office:meta>
</office:document-meta>
</file>