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1493d59b65ec2ec288149323d0f8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otolaryngologist:segmentation_rules"/><text:bookmark-start text:name="__RefHeading___ручная_сегментация_1"/><text:bookmark-start text:name="ручная_сегментация"/>Ручная сегментация<text:bookmark-end text:name="__RefHeading___ручная_сегментация_1"/><text:bookmark-end text:name="ручная_сегментация"/></text:h>
      <table:table table:style-name="Table_Quotation1">
        <table:table-column/>
        <table:table-row>
          <table:table-cell office:value-type="string" table:style-name="Cell_Quotation1">
            <text:p text:style-name="tablealignleft"> В этом разделе содержатся рекомендации по выделению отдельных составляющих дыхательных путей а также инструкции по ручной сегментации.</text:p>
          </table:table-cell>
        </table:table-row>
      </table:table>
      <text:h text:style-name="Heading_20_2" text:outline-level="2"><text:bookmark-start text:name="__RefHeading___носовая_перегородка_2"/><text:bookmark-start text:name="носовая_перегородка"/>Носовая перегородка<text:bookmark-end text:name="__RefHeading___носовая_перегородка_2"/><text:bookmark-end text:name="носовая_перегородка"/></text:h>
      <text:p text:style-name="Text_20_body">В ходе консультации со специалистами были получены следующие ориентиры:</text:p>
      <table:table table:style-name="Table_Quotation1">
        <table:table-column/>
        <table:table-row>
          <table:table-cell office:value-type="string" table:style-name="Cell_Quotation1">
            <text:p text:style-name="tablealignleft"> Cагиттальная проекция (вид сбоку):</text:p>
          </table:table-cell>
        </table:table-row>
      </table:table>
      <text:list text:style-name="List_20_1" text:continue-numbering="false">
        <text:list-item>
          <text:p text:style-name="List_20_1_Content_First">Клиновидный гребень</text:p>
        </text:list-item>
        <text:list-item>
          <text:p text:style-name="List_20_1_Content">Сошник</text:p>
        </text:list-item>
        <text:list-item>
          <text:p text:style-name="List_20_1_Content">Четырехугольный хрящ</text:p>
        </text:list-item>
        <text:list-item>
          <text:p text:style-name="List_20_1_Content_Last">Носовая кость</text:p>
        </text:list-item>
      </text:list>
      <text:p text:style-name="Text_20_body"><draw:frame draw:style-name="mediacenter" draw:name="0" text:anchor-type="paragraph" draw:z-index="0" svg:width="21.246041666667cm" style:rel-width="100%" svg:height="11.668125cm" style:rel-height="scale"><draw:image xlink:href="Pictures/0d1493d59b65ec2ec288149323d0f8b9.png" xlink:type="simple" xlink:show="embed" xlink:actuate="onLoad"/></draw:frame></text:p>
      <table:table table:style-name="Table_Quotation1">
        <table:table-column/>
        <table:table-row>
          <table:table-cell office:value-type="string" table:style-name="Cell_Quotation1">
            <text:p text:style-name="tablealignleft"> Аксиальная проекция (вид сверху): 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Коронарная проекция (вид спереди или фронтальная проекция):</text:p>
          </table:table-cell>
        </table:table-row>
      </table:table>
      <text:list text:style-name="List_20_1" text:continue-numbering="false">
        <text:list-item>
          <text:p text:style-name="LastListParagraph_List_20_1_Content_First">Необходимо взять такую область, чтобы поместить носовую перегородку с учетом ее кривизны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otolaryngologist:segmentation_rules</dc:title>
  </office:meta>
</office:document-meta>
</file>