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otolaryngologist:sinus_bone_continuity"/><text:bookmark-start text:name="__RefHeading___определение_непрерывности_костной_стенки_пазух_1"/><text:bookmark-start text:name="определение_непрерывности_костной_стенки_пазух"/>Определение непрерывности костной стенки пазух<text:bookmark-end text:name="__RefHeading___определение_непрерывности_костной_стенки_пазух_1"/><text:bookmark-end text:name="определение_непрерывности_костной_стенки_пазух"/></text:h>
      <text:h text:style-name="Heading_20_2" text:outline-level="2"><text:bookmark-start text:name="__RefHeading___общая_проблематика_2"/><text:bookmark-start text:name="общая_проблематика"/>Общая проблематика<text:bookmark-end text:name="__RefHeading___общая_проблематика_2"/><text:bookmark-end text:name="общая_проблематика"/></text:h>
      <text:p text:style-name="Text_20_body">Основная задача состоит в том, что нам нужно как бы пройтись по контуру пазухи и понять, что стенка, которая прилегает к этому контуру - имеет какие-то резкие отклонения, которые продолжаются какое-то продолжительное время, а не какой-то резкий одноразовый скачок интенсивности стенки. </text:p>
      <text:p text:style-name="Text_20_body">В качестве основного алгоритма был выбран такой набор действий:</text:p>
      <text:list text:style-name="List_20_1" text:continue-numbering="false">
        <text:list-item>
          <text:p text:style-name="List_20_1_Content_First"> Перебрать слайсы по одной оси (то есть рассматривать не как 3D изображение);</text:p>
        </text:list-item>
        <text:list-item>
          <text:p text:style-name="List_20_1_Content"> Внутри сегментации на конкретном слайсе найти все её контуры;</text:p>
        </text:list-item>
        <text:list-item>
          <text:p text:style-name="List_20_1_Content"> Для каждой точки мы либо уже получили нормали или их нужно найти;</text:p>
        </text:list-item>
        <text:list-item>
          <text:p text:style-name="List_20_1_Content"> Провести отрезки параллельно нормали каждой точки и выбрать по некой эвристике интенсивность, которая будет отвечать за стенку или возможности её отсутствия;</text:p>
        </text:list-item>
        <text:list-item>
          <text:p text:style-name="List_20_1_Content_Last"> Применить какие-то алгоритмы для определения непрерывности стенки.</text:p>
        </text:list-item>
      </text:list>
      <text:h text:style-name="Heading_20_3" text:outline-level="3"><text:bookmark-start text:name="__RefHeading___объяснения_данного_решения_3"/><text:bookmark-start text:name="объяснения_данного_решения"/>Объяснения данного решения<text:bookmark-end text:name="__RefHeading___объяснения_данного_решения_3"/><text:bookmark-end text:name="объяснения_данного_решения"/></text:h>
      <text:list text:style-name="List_20_1" text:continue-numbering="false">
        <text:list-item>
          <text:p text:style-name="LastListParagraph_List_20_1_Content_First"> От анализа 3D изображения мы сразу отказались, так как изменение в одномерных данных ещё как-то можно анализировать, а вот что такое обойти контур для 3D и представить его как последовательности интенсивности изображения? Не понятно.</text:p>
        </text:list-item>
      </text:list>
      <text:h text:style-name="Heading_20_2" text:outline-level="2"><text:bookmark-start text:name="__RefHeading___способ_через_3d_представление_4"/><text:bookmark-start text:name="способ_через_3d_представление"/>Способ через 3D представление<text:bookmark-end text:name="__RefHeading___способ_через_3d_представление_4"/><text:bookmark-end text:name="способ_через_3d_представление"/></text:h>
      <text:p text:style-name="Text_20_body">Внутри 3D Slicer'а можно представить фрагментацию, как модель (которая по сути будет потом экспортироваться для 3D формата файлов).</text:p>
      <text:p text:style-name="Text_20_body">Но проблемы, которые появляются при его использовании:</text:p>
      <text:list text:style-name="List_20_1" text:continue-numbering="false">
        <text:list-item>
          <text:p text:style-name="List_20_1_Content_First"> Хоть мы и будем иметь представление одновременно, как и нормалей, так и точек, но эти точки представлены в системе координат RAS (по сути представление в мировых координатах), которые никак не связаны с системой IJK (по сути координатная система изображения). <text:note text:id="ftn0" text:note-class="footnote"><text:note-citation text:label="1)">1)</text:note-citation><text:note-body><text:p text:style-name="Text_20_body">Координатные системы - <text:a xlink:type="simple" xlink:href="https://slicer.readthedocs.io/en/latest/user_guide/coordinate_systems.html" text:style-name="Internet_20_link" text:visited-style-name="Visited_20_Internet_20_Link">https://slicer.readthedocs.io/en/latest/user_guide/coordinate_systems.html</text:a></text:p></text:note-body></text:note></text:p>
        </text:list-item>
        <text:list-item>
          <text:p text:style-name="List_20_1_Content"> То есть невозможно было применить какую-то функцию для определения, что точка принадлежит какому-то определённому слайсу в системе IJK. Конечно есть возможность перевода из одной системы координат в другую, но тогда в каких-то слайсах появляются, либо слишком много точек, либо в каких-то местах уже их не хватает, из-за чего может теряться точность определения стенки, ведь нарушается логика непрерывности данных. Так ещё в RAS все координаты всех вершин были разные;</text:p>
        </text:list-item>
        <text:list-item>
          <text:p text:style-name="List_20_1_Content_Last"> Также не понятно, как перебрать эти точки в порядке их контура. Только переводить эти точки в как бы бинарную маску изображения, но из-за пункта выше могут появляться разрывы, которые будут сбивать алгоритмы по нахождению контура.</text:p>
        </text:list-item>
      </text:list>
      <text:h text:style-name="Heading_20_2" text:outline-level="2"><text:bookmark-start text:name="__RefHeading___способ_через_фрагментацию_как_бинарное_представление_5"/><text:bookmark-start text:name="способ_через_фрагментацию_как_бинарное_представление"/>Способ через фрагментацию, как бинарное представление<text:bookmark-end text:name="__RefHeading___способ_через_фрагментацию_как_бинарное_представление_5"/><text:bookmark-end text:name="способ_через_фрагментацию_как_бинарное_представление"/></text:h>
      <text:p text:style-name="Text_20_body">Также 3D Slicer даёт возможность получить представление фрагментации в виде набор вокселей.</text:p>
      <text:p text:style-name="Text_20_body">Поэтому мной был произведён такой алгоритм:</text:p>
      <text:list text:style-name="List_20_1" text:continue-numbering="false">
        <text:list-item>
          <text:p text:style-name="List_20_1_Content_First"> Перебираем слайсы по одной оси (в качестве данной оси взята аксиальная проекция, так как на ней лучше всего понятен разрыв кости (но в алгоритме можно подменить на любую проекцию);</text:p>
        </text:list-item>
        <text:list-item>
          <text:p text:style-name="List_20_1_Content"> Находим контуры с использованием библиотеки OpenCV и функции findContours с параметрами cv2.RETR_LIST и cv2.CHAIN_APPROX_NONE, так как нам не важна иерархия контуров, а также важно, чтобы были выданы все точки контура, а не отбрасывались из-за их аппроксимации;</text:p>
        </text:list-item>
        <text:list-item>
          <text:p text:style-name="List_20_1_Content"> Далее нам стоит найти нормали. Я решил сделать итерацию по точкам, где нормаль находится, как векторное произведение вектора направленного перпендикулярно проекции, которую мы выбрали, и следующей точке в контуре - тем самым мы находим однозначную нормаль;</text:p>
        </text:list-item>
        <text:list-item>
          <text:p text:style-name="List_20_1_Content"> Но если у нас вокселей слишком мало, то нормали будут слишком резко изменяться относительно друг-друга и не будут отражать изменяющийся рельеф пазухи. Тем самым было решено, что нужно аппроксимировать нормали. То есть для начала мы считаем нормали, как описано в предыдущем пункте, а затем применяем усреднение по своей нормали и нормалям ближайших соседей и получаем более гладкое изменение нормалей. Тут главное делать это в новом массиве, а иначе в наши вычисления уже могут попасть усреднённые нормали. В качестве кол-ва соседей по каждой из сторон было взято 2 (то есть всего 5 нормалей участвует в аппроксимации) и это даёт очень хороший результат;</text:p>
        </text:list-item>
        <text:list-item>
          <text:p text:style-name="List_20_1_Content"> Также стоит отбрасывать контуры, которые имеют меньше, чем необходимое кол-во нормалей, потому что, как минимум, это какие-то выбросы и не являются теми частями пазух, что можно нормально проанализировать;</text:p>
        </text:list-item>
        <text:list-item>
          <text:p text:style-name="List_20_1_Content"> Далее мы для каждого контура проходимся по каждой его точке и пускаем линию вдоль нормали с выбранной эмпирическим путём длинной. Для итерации по этой линии я попользовался данным алгоритмом - <text:a xlink:type="simple" xlink:href="https://stackoverflow.com/a/32857432" text:style-name="Internet_20_link" text:visited-style-name="Visited_20_Internet_20_Link">ссылка</text:a>.</text:p>
        </text:list-item>
        <text:list-item>
          <text:p text:style-name="List_20_1_Content"> В качестве функции был взят просто максимум на отрезке. Потому что использовать как-либо, например, расстояние, не очень стоит, ведь сегментации из-за природы снимков может иметь разное расстояние до стенки, но при этом стенка всё ещё есть;</text:p>
        </text:list-item>
        <text:list-item>
          <text:p text:style-name="List_20_1_Content"> Далее же мы применяем для каждого контура алгоритм Change Point Detection, который подробнее описан в разделе ниже;</text:p>
        </text:list-item>
        <text:list-item>
          <text:p text:style-name="List_20_1_Content_Last"> И визуализируем точки разрыва с помощью средства 3D Slicer'а под названием Markups.</text:p>
        </text:list-item>
      </text:list>
      <text:h text:style-name="Heading_20_2" text:outline-level="2"><text:bookmark-start text:name="__RefHeading___попытки_в_другие_способы_неудачные_решения_6"/><text:bookmark-start text:name="попытки_в_другие_способы_неудачные_решения"/>Попытки в другие способы (неудачные решения)<text:bookmark-end text:name="__RefHeading___попытки_в_другие_способы_неудачные_решения_6"/><text:bookmark-end text:name="попытки_в_другие_способы_неудачные_решения"/></text:h>
      <text:list text:style-name="List_20_1" text:continue-numbering="false">
        <text:list-item>
          <text:p text:style-name="List_20_1_Content_First"> Контуры также можно было бы найти по полярному углу или применив алгоритм ConvexHull, но самая главная проблема, что у нас пазуха не является выпуклой фигурой. Она может быть невыпуклой и в таком случае логика сломается;</text:p>
        </text:list-item>
        <text:list-item>
          <text:p text:style-name="List_20_1_Content"> В случае использования 3D модели, в качестве эвристики нахождения контура можно было бы взять евклидово расстояние, но из-за проблем, что у нас контур может обрываться или иметь слишком много точек, то могут быть множество ошибок. Были попробованы эвристики, где выбор следующей точки был основаны на скалярном умножении, но в целом это не придавало каких-то хороших результатов;</text:p>
        </text:list-item>
        <text:list-item>
          <text:p text:style-name="List_20_1_Content_Last"> Были попытки посчитать нормаль относительно расположения двух точек, но там сразу появлялась проблема того, что если направления до этих точек прямо пропорциональны относительно друг-друга, то нормаль превращалась бы в 0. Да и появлялась проблема в направлении нормали, ведь центр масс, как ориентир, нельзя использовать, так как фигура невыпуклая.</text:p>
        </text:list-item>
      </text:list>
      <text:h text:style-name="Heading_20_2" text:outline-level="2"><text:bookmark-start text:name="__RefHeading___change_point_detection_7"/><text:bookmark-start text:name="change_point_detection"/>Change Point Detection<text:bookmark-end text:name="__RefHeading___change_point_detection_7"/><text:bookmark-end text:name="change_point_detection"/></text:h>
      <text:p text:style-name="Text_20_body">Данный алгоритм идеально подходит для определения точек разрыва в одномерных данных, таких как временные ряды или последовательности.</text:p>
      <text:h text:style-name="Heading_20_3" text:outline-level="3"><text:bookmark-start text:name="__RefHeading___сравнение_алгоритмов_и_их_тестирование_на_наших_данных_8"/><text:bookmark-start text:name="сравнение_алгоритмов_и_их_тестирование_на_наших_данных"/>Сравнение алгоритмов и их тестирование на наших данных<text:bookmark-end text:name="__RefHeading___сравнение_алгоритмов_и_их_тестирование_на_наших_данных_8"/><text:bookmark-end text:name="сравнение_алгоритмов_и_их_тестирование_на_наших_данных"/></text:h>
      <text:p text:style-name="Text_20_body">В качестве наглядного сравнения был использован jupiter notebook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Сюда бы в идеале сделать таблицу со сравнением.</text:p>
          </table:table-cell>
        </table:table-row>
      </table:table>
      <text:h text:style-name="Heading_20_2" text:outline-level="2"><text:bookmark-start text:name="__RefHeading___инструменты_для_визуального_тестирования_предположений_9"/><text:bookmark-start text:name="инструменты_для_визуального_тестирования_предположений"/>Инструменты для визуального тестирования предположений<text:bookmark-end text:name="__RefHeading___инструменты_для_визуального_тестирования_предположений_9"/><text:bookmark-end text:name="инструменты_для_визуального_тестирования_предположений"/></text:h>
      <text:p text:style-name="Text_20_body">В качестве оценки всех выше попробованных мною идей был использован инструмент 3D Slicer'а под названием Markups с помощью которого я рисовал кривые для контура, а также рисовал отрезки с помощью которой находилась нужна интенсивность, чтобы понять насколько удовлетворительными получаются нормали и сами длин отрезок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Сюда стоит впихнуть скриншот с контуром и отрезками.</text:p>
          </table:table-cell>
        </table:table-row>
      </table:table>
      <text:h text:style-name="Heading_20_2" text:outline-level="2"><text:bookmark-start text:name="__RefHeading___возможности_для_улучшения_10"/><text:bookmark-start text:name="возможности_для_улучшения"/>Возможности для улучшения<text:bookmark-end text:name="__RefHeading___возможности_для_улучшения_10"/><text:bookmark-end text:name="возможности_для_улучшения"/></text:h>
      <text:list text:style-name="List_20_1" text:continue-numbering="false">
        <text:list-item>
          <text:p text:style-name="List_20_1_Content_First"> Можно для контура добавлять промежуточные точки, чтобы увеличить точность, если какие-то нормали интерполируются не так;</text:p>
        </text:list-item>
        <text:list-item>
          <text:p text:style-name="List_20_1_Content_Last"> Нужно в идеале показывать не просто точки разрыва, а показывать кривую по которой происходит этот разрыв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otolaryngologist:sinus_bone_continuity</dc:title>
  </office:meta>
</office:document-meta>
</file>