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otolaryngologist:useful_links"/><text:bookmark-start text:name="__RefHeading___полезные_ссылки_1"/><text:bookmark-start text:name="полезные_ссылки"/>Полезные ссылки<text:bookmark-end text:name="__RefHeading___полезные_ссылки_1"/><text:bookmark-end text:name="полезные_ссылк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otolaryngologist:useful_links</dc:title>
  </office:meta>
</office:document-meta>
</file>