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sdn"/><text:bookmark-start text:name="__RefHeading___software_defined_networks_1"/><text:bookmark-start text:name="software_defined_networks"/>Software Defined Networks<text:bookmark-end text:name="__RefHeading___software_defined_networks_1"/><text:bookmark-end text:name="software_defined_networks"/></text:h>
      <text:h text:style-name="Heading_20_5" text:outline-level="5"><text:bookmark-start text:name="__RefHeading___предметная_область_2"/><text:bookmark-start text:name="предметная_область"/>Предметная область<text:bookmark-end text:name="__RefHeading___предметная_область_2"/><text:bookmark-end text:name="предметная_область"/></text:h>
      <text:p text:style-name="Text_20_body">Программно-определяемые сети (Software Defined Networks, SDN) это современная концепция построения компьютерных сетей внутри датацентров. Эта концепция позволяет определить программно конфигурацию и топологию виртуальных сетей, используемых группами виртуальных машин, работающих в центрах обработки данных (ЦОД). Подробнее можно почитать в [<text:a xlink:type="simple" xlink:href="http://en.wikipedia.org/wiki/Software-defined_networking" text:style-name="Internet_20_link" text:visited-style-name="Visited_20_Internet_20_Link">http://en.wikipedia.org/wiki/Software-defined_networking</text:a> | wikipedia]</text:p>
      <text:h text:style-name="Heading_20_5" text:outline-level="5"><text:bookmark-start text:name="__RefHeading___цель_проекта_3"/><text:bookmark-start text:name="цель_проекта"/>Цель проекта<text:bookmark-end text:name="__RefHeading___цель_проекта_3"/><text:bookmark-end text:name="цель_проекта"/></text:h>
      <text:h text:style-name="Heading_20_5" text:outline-level="5"><text:bookmark-start text:name="__RefHeading___изучаемые_технологии_4"/><text:bookmark-start text:name="изучаемые_технологии"/>Изучаемые технологии<text:bookmark-end text:name="__RefHeading___изучаемые_технологии_4"/><text:bookmark-end text:name="изучаемые_технологи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sdn</dc:title>
  </office:meta>
</office:document-meta>
</file>