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0476536f89b1f81a894ae55833e51cfc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projects:srcwiz"/><text:bookmark-start text:name="__RefHeading___визуальный_анализатор_исходного_кода_1"/><text:bookmark-start text:name="визуальный_анализатор_исходного_кода"/>Визуальный анализатор исходного кода<text:bookmark-end text:name="__RefHeading___визуальный_анализатор_исходного_кода_1"/><text:bookmark-end text:name="визуальный_анализатор_исходного_кода"/></text:h>
      <text:h text:style-name="Heading_20_5" text:outline-level="5"><text:bookmark-start text:name="__RefHeading___предметная_область_2"/><text:bookmark-start text:name="предметная_область"/>Предметная область<text:bookmark-end text:name="__RefHeading___предметная_область_2"/><text:bookmark-end text:name="предметная_область"/></text:h>
      <text:p text:style-name="Text_20_body"><draw:frame draw:style-name="media" draw:name="0" text:anchor-type="as-char" draw:z-index="0" svg:width="5.2916666666667cm" svg:height="4.7115814047909cm"><draw:image xlink:href="Pictures/0476536f89b1f81a894ae55833e51cfc.gif" xlink:type="simple" xlink:show="embed" xlink:actuate="onLoad"/></draw:frame>Часто разработчикам програмного обеспечения приходится изучать и восстанавливать логику работы программ, написанных ранее другими программистами. Часто это сопровождается с задачами reverse engineering такими как:</text:p>
      <text:list text:style-name="List_20_1" text:continue-numbering="false">
        <text:list-item>
          <text:p text:style-name="List_20_1_Content_First"> визуализация блоков управления</text:p>
        </text:list-item>
        <text:list-item>
          <text:p text:style-name="List_20_1_Content"> визуализация блоков данных</text:p>
        </text:list-item>
        <text:list-item>
          <text:p text:style-name="List_20_1_Content"> построения зависимости между модулями</text:p>
        </text:list-item>
        <text:list-item>
          <text:p text:style-name="List_20_1_Content_Last"> построение графа вызовов</text:p>
        </text:list-item>
      </text:list>
      <text:p text:style-name="Text_20_body">Одним из примеров инструмента для анализа структуры программ является дизассемблер IDA.</text:p>
      <text:h text:style-name="Heading_20_5" text:outline-level="5"><text:bookmark-start text:name="__RefHeading___цель_проекта_3"/><text:bookmark-start text:name="цель_проекта"/>Цель проекта<text:bookmark-end text:name="__RefHeading___цель_проекта_3"/><text:bookmark-end text:name="цель_проекта"/></text:h>
      <text:p text:style-name="Text_20_body">Разработать крос-платформенный инструмент для анализа кода программ, написанных на языках С/С++;</text:p>
      <text:h text:style-name="Heading_20_5" text:outline-level="5"><text:bookmark-start text:name="__RefHeading___изучаемые_технологии_4"/><text:bookmark-start text:name="изучаемые_технологии"/>Изучаемые технологии<text:bookmark-end text:name="__RefHeading___изучаемые_технологии_4"/><text:bookmark-end text:name="изучаемые_технологии"/></text:h>
      <text:list text:style-name="List_20_1" text:continue-numbering="false">
        <text:list-item>
          <text:p text:style-name="List_20_1_Content_First"> синтаксический анализ программ</text:p>
        </text:list-item>
        <text:list-item>
          <text:p text:style-name="List_20_1_Content"> Google Web Toolkit</text:p>
        </text:list-item>
        <text:list-item>
          <text:p text:style-name="List_20_1_Content_Last"> GraphViz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rojects:srcwiz</dc:title>
  </office:meta>
</office:document-meta>
</file>