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12.png" xlink:type="simple" xlink:show="embed" xlink:actuate="onLoad"/></draw:frame><text:line-break/>
<text:span text:style-name="underline"><text:bookmark text:name="students:high_performance_test:question_12"/>kel</text:span>: Думаю ответ 4 - <text:a xlink:type="simple" xlink:href="http://wiki.osll.ru/doku.php/students:high_performance_test:optimizing.doc" text:style-name="Internet_20_link" text:visited-style-name="Visited_20_Internet_20_Link">optimizing.doc</text:a> (стр. 8 п. 2.1) - кроме него по условию уже всё сделано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2</dc:title>
  </office:meta>
</office:document-meta>
</file>