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13.png" xlink:type="simple" xlink:show="embed" xlink:actuate="onLoad"/></draw:frame> <text:line-break/><text:bookmark text:name="students:high_performance_test:question_13"/>
Ответ 3. При k=0 итерации независимы  — <text:span text:style-name="Emphasis"><text:a xlink:type="simple" xlink:href="mailto:oakjumper@gmail.com" text:style-name="Internet_20_link" text:visited-style-name="Visited_20_Internet_20_Link">kvm</text:a> 2007/09/28 00:2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3</dc:title>
  </office:meta>
</office:document-meta>
</file>