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15.png" xlink:type="simple" xlink:show="embed" xlink:actuate="onLoad"/></draw:frame></text:p>
      <text:p text:style-name="Text_20_body"><text:span text:style-name="Emphasis"><text:bookmark text:name="students:high_performance_test:question_15"/>dumb</text:span>: полагаю, 2.</text:p>
      <text:list text:style-name="Numbering_20_1" text:continue-numbering="false">
        <text:list-item>
          <text:p text:style-name="Numbering_20_1_Content_First"> 2 – это более эффективно чем 1, поскольку должно уменьшиться количество потоков, борющихся за каждую критическую секцию.</text:p>
        </text:list-item>
        <text:list-item>
          <text:p text:style-name="Numbering_20_1_Content"> 3 – не общее решение. так можно сделать, если данные не модифицируются в критической секции.</text:p>
        </text:list-item>
        <text:list-item>
          <text:p text:style-name="Numbering_20_1_Content_Last"> 4 – это только ухудшит ситуацию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15</dc:title>
  </office:meta>
</office:document-meta>
</file>