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16.png" xlink:type="simple" xlink:show="embed" xlink:actuate="onLoad"/></draw:frame> <text:line-break/>
<text:span text:style-name="underline"><text:bookmark text:name="students:high_performance_test:question_16"/>kel</text:span>: По скольку речь идёт именно о фазе распараллеливания то хотят услышать 1 ответ. 
<text:a xlink:type="simple" xlink:href="http://www.intel.com/cd/ids/developer/asmo-na/eng/dc/tools/analyzer/57327.htm?page=3" text:style-name="Internet_20_link" text:visited-style-name="Visited_20_Internet_20_Link">http://www.intel.com/cd/ids/developer/asmo-na/eng/dc/tools/analyzer/57327.htm?page=3</text:a> - Locating Thread Contention with VTune™ Performance Analyzer. Хотя в документации практически на первой странице пропогандируется использование профилировщика для поиска критических путе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16</dc:title>
  </office:meta>
</office:document-meta>
</file>