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/var/www/data/media/students/high_performance_test/q17.png" xlink:type="simple" xlink:show="embed" xlink:actuate="onLoad"/></draw:frame></text:p>
      <text:p text:style-name="Text_20_body"><text:span text:style-name="Emphasis"><text:bookmark text:name="students:high_performance_test:question_17"/>dumb</text:span>: мне кажется, ответы 2 и 4.</text:p>
      <text:list text:style-name="Numbering_20_1" text:continue-numbering="false">
        <text:list-item>
          <text:p text:style-name="Numbering_20_1_Content_First"> не 1: в openmp тоже только разделение и слияние.</text:p>
        </text:list-item>
        <text:list-item>
          <text:p text:style-name="Numbering_20_1_Content"> не 3: openmp содержит средства синхронизации, а о средствах межпроцессной коммуникации в pthreads я не слышал.</text:p>
        </text:list-item>
        <text:list-item>
          <text:p text:style-name="Numbering_20_1_Content_Last"> со второй половиной ответа 4 готов согласиться: потоки win32 могут все, что может openmp, но не наоборот: например, openmp не может управлять приоритетами потоков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high_performance_test:question_17</dc:title>
  </office:meta>
</office:document-meta>
</file>