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979d63d35b84f8a9c766d41be9b0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3.6525cm" svg:height="6.4029166666667cm"><draw:image xlink:href="Pictures/0c979d63d35b84f8a9c766d41be9b016.png" xlink:type="simple" xlink:show="embed" xlink:actuate="onLoad"/></draw:frame></text:p>
      <text:p text:style-name="Text_20_body"><text:span text:style-name="Emphasis"><text:bookmark text:name="students:high_performance_test:question_18"/>dumb</text:span>: ответ 2. <text:a xlink:type="simple" xlink:href="http://shareit.intel.com/WikiHome/Articles/111111288/Tutorial.pdf" text:style-name="Internet_20_link" text:visited-style-name="Visited_20_Internet_20_Link">http://shareit.intel.com/WikiHome/Articles/111111288/Tutorial.pdf</text:a> , стр. 2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8</dc:title>
  </office:meta>
</office:document-meta>
</file>