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19.png" xlink:type="simple" xlink:show="embed" xlink:actuate="onLoad"/></draw:frame></text:p>
      <text:p text:style-name="Text_20_body"><text:span text:style-name="Emphasis"><text:bookmark text:name="students:high_performance_test:question_19"/>dumb</text:span>: думаю, ответ 1.
доп. информация: <text:a xlink:type="simple" xlink:href="http://www.nersc.gov/vendor_docs/intel/c_ug/lin1139.htm" text:style-name="Internet_20_link" text:visited-style-name="Visited_20_Internet_20_Link">http://www.nersc.gov/vendor_docs/intel/c_ug/lin1139.htm</text:a></text:p>
      <text:p text:style-name="Preformatted_20_Text">1. мне кажется, ни 2 ни 3 ни 4 не подходят по синтаксису конструкции task в строке 5. <text:line-break/>2. ответ 1 дает каждому task cобственую копию переменной p в момент её (task) создания.<text:line-break/>3. ответ 2 разрушает цикл, придавая p начальное значение NULL.<text:line-break/>4. ответ 3: масло масляное. и так task выполняются параллельно внутри taskq. а вот собственную копию p они в этом случае не получат.<text:line-break/>5. ответ 4: ordered в taskq не имеет аргументов и подразумевает наличие ordered в tas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19</dc:title>
  </office:meta>
</office:document-meta>
</file>