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20.png" xlink:type="simple" xlink:show="embed" xlink:actuate="onLoad"/></draw:frame> <text:line-break/>
<text:span text:style-name="underline"><text:bookmark text:name="students:high_performance_test:question_20"/>kel</text:span>: 1) Interlocked-функции - <text:a xlink:type="simple" xlink:href="http://rosigma.com/82.aspx" text:style-name="Internet_20_link" text:visited-style-name="Visited_20_Internet_20_Link">http://rosigma.com/82.aspx</text:a>: Другой важный аспект, связанный с Interlocked-функциями, состоит в том, что они выполняются чрезвычайно быстро. Вызов такой функции обычно требует не более 50 тактов процессора, и при этом не происходит перехода из пользовательского ре жима в режим ядра (а он отнимает не менее 1000 тактов).<text:line-break/>
2) Критические секции - <text:a xlink:type="simple" xlink:href="http://wiki.osll.ru/doku.php/intel:wenth.doc" text:style-name="Internet_20_link" text:visited-style-name="Visited_20_Internet_20_Link">wenth.doc</text:a>, <text:a xlink:type="simple" xlink:href="http://wiki.osll.ru/doku.php/intel:lecture.ppt" text:style-name="Internet_20_link" text:visited-style-name="Visited_20_Internet_20_Link">lecture.ppt</text:a>: Критические секции используются для атомарного исполнения участка кода при доступе к разделяемому ресурсу. Операции с критическими секциями:<text:line-break/>
1.	инициализация критической секции,<text:line-break/>
2.	вход в критическую секцию (возможно несколько раз для одного потока):<text:line-break/>
3.	с ожиданием при неудаче,<text:line-break/>
4.	без ожидания при неудаче,<text:line-break/>
5.	выход из критической секции,<text:line-break/>
6.	удаление критической секции.<text:line-break/>
3) Мьютексы - <text:a xlink:type="simple" xlink:href="http://www.realcoding.net/article/view/1286" text:style-name="Internet_20_link" text:visited-style-name="Visited_20_Internet_20_Link">http://www.realcoding.net/article/view/1286</text:a>:  объекты ядра, которые создаются функцией CreateMutex(). Мьютекс бывает в двух состояниях - занятом и свободном. Мьютексом хорошо защищать единичный ресурс от одновременного обращения к нему разными потоками.<text:line-break/>
4) Семафоры - <text:a xlink:type="simple" xlink:href="http://www.realcoding.net/article/view/1286" text:style-name="Internet_20_link" text:visited-style-name="Visited_20_Internet_20_Link">http://www.realcoding.net/article/view/1286</text:a>: очень похож на мьютекс, только в отличие от него у семафора есть счетчик. Семафор открыт если счетчик больше 0 и закрыт, если счетчик равен 0. Семафором обычно “огораживают” наборы равнозначных ресурсов (элементов), например очередь, список и т.п.<text:line-break/>
Цитаты вообще:<text:line-break/>
<text:a xlink:type="simple" xlink:href="http://wm-help.net/books-online/book/59464/59464-28.html" text:style-name="Internet_20_link" text:visited-style-name="Visited_20_Internet_20_Link">http://wm-help.net/books-online/book/59464/59464-28.html</text:a>: мьютекс - быстродействие малое, обьект — критическая секция - высокое.<text:line-break/>
<text:span text:style-name="underline">Критическая секция - «Легковесный мьютекс»</text:span><text:line-break/><text:line-break/>
Из вышесказанного ясно: interlocked → крит. секция → (тут сложнее) мьютекс → семафор<text:line-break/>
Думаю всё-так сначала мьютекс по 2 причинам (читал много где, поэтом ссылки не выкладываю):<text:line-break/> 1 - семафор - дальнейшее обобщение (можно сказать даже расширение)мьютекса<text:line-break/>2 - мьютекс захватывается потоком, а семафор должен предоставлять ресурс нескольким потока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20</dc:title>
  </office:meta>
</office:document-meta>
</file>