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/var/www/data/media/students/high_performance_test/q03.png" xlink:type="simple" xlink:show="embed" xlink:actuate="onLoad"/></draw:frame></text:p>
      <text:p text:style-name="Text_20_body"><text:span text:style-name="Emphasis"><text:bookmark text:name="students:high_performance_test:question_3"/>kvm</text:span>: i=1. private(i) означает, что далее i - локальная переменная потока.<text:line-break/>
<text:span text:style-name="underline">kel</text:span>: +1 <text:line-break/>
<text:span text:style-name="Emphasis">kvm</text:span>: -1 :) в спецификации - значение переменной, объявленной в private, на выходе из блока имеет неопределенное значение. Пример A.21<text:line-break/>
<text:span text:style-name="underline">kel</text:span>: -1 :(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tudents:high_performance_test:question_3</dc:title>
  </office:meta>
</office:document-meta>
</file>