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06.png" xlink:type="simple" xlink:show="embed" xlink:actuate="onLoad"/></draw:frame></text:p>
      <text:p text:style-name="Text_20_body"><text:span text:style-name="Emphasis"><text:bookmark text:name="students:high_performance_test:question_6"/>dumb</text:span>: я думаю, “конкурентный доступ к данным делает результат непредсказуемым”. не “значение переменной j после выполнения параллельного участка кода не определено”, потому что спецификация явно не говорит ничего о таком использовании переменных.</text:p>
      <text:p text:style-name="Text_20_body"><text:span text:style-name="Emphasis">bea</text:span>: +1, т.к возможна ситуация, что какой-либо поток получает значение переменной после того как другой поток получил это значение, но до того как записал новое вычисленно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6</dc:title>
  </office:meta>
</office:document-meta>
</file>