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/var/www/data/media/students/high_performance_test/q09.png" xlink:type="simple" xlink:show="embed" xlink:actuate="onLoad"/></draw:frame> <text:line-break/><text:bookmark text:name="students:high_performance_test:question_9"/>
Ответ 5. Для поиска hot spots используется VTune Performance Analyzer  — <text:span text:style-name="Emphasis"><text:a xlink:type="simple" xlink:href="mailto:oakjumper@gmail.com" text:style-name="Internet_20_link" text:visited-style-name="Visited_20_Internet_20_Link">kvm</text:a> 2007/09/28 00:19</text:span> <text:line-break/>
<text:span text:style-name="underline">kel</text:span>: +1. Документация ThreadChecker: 
Thread Checker identifies the following diagnostics and potential issues such as: <text:line-break/>
data races<text:line-break/>
deadlocks<text:line-break/>
stalled threads<text:line-break/>
lost signals<text:line-break/>
abandoned locks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high_performance_test:question_9</dc:title>
  </office:meta>
</office:document-meta>
</file>